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4pt" fo:font-weight="bold" officeooo:rsid="00001f18" officeooo:paragraph-rsid="00001f18" style:font-size-asian="12.25pt" style:font-weight-asian="bold" style:font-size-complex="14pt" style:font-weight-complex="bold"/>
    </style:style>
    <style:style style:name="P2" style:family="paragraph" style:parent-style-name="Standard">
      <style:paragraph-properties fo:text-align="start" style:justify-single-word="false"/>
      <style:text-properties fo:font-size="14pt" fo:font-weight="normal" officeooo:rsid="00001f18" officeooo:paragraph-rsid="00001f18" style:font-size-asian="12.25pt" style:font-weight-asian="normal" style:font-size-complex="14pt" style:font-weight-complex="normal"/>
    </style:style>
    <style:style style:name="P3" style:family="paragraph" style:parent-style-name="Standard">
      <style:paragraph-properties fo:text-align="start" style:justify-single-word="false"/>
      <style:text-properties fo:font-size="11pt" fo:font-weight="normal" officeooo:rsid="00001f18" officeooo:paragraph-rsid="00001f18" style:font-size-asian="11pt" style:font-weight-asian="normal" style:font-size-complex="11pt" style:font-weight-complex="normal"/>
    </style:style>
    <style:style style:name="P4" style:family="paragraph" style:parent-style-name="Standard">
      <style:paragraph-properties fo:text-align="justify" style:justify-single-word="false"/>
      <style:text-properties fo:font-size="11pt" fo:font-weight="normal" officeooo:rsid="00001f18" officeooo:paragraph-rsid="00001f18" style:font-size-asian="11pt" style:font-weight-asian="normal" style:font-size-complex="11pt" style:font-weight-complex="normal"/>
    </style:style>
    <style:style style:name="P5" style:family="paragraph" style:parent-style-name="Standard">
      <style:paragraph-properties fo:line-height="150%" fo:text-align="justify" style:justify-single-word="false" style:writing-mode="page"/>
      <style:text-properties officeooo:rsid="00001f18" officeooo:paragraph-rsid="00001f18"/>
    </style:style>
    <style:style style:name="P6" style:family="paragraph" style:parent-style-name="Standard">
      <style:paragraph-properties fo:line-height="150%" fo:text-align="justify" style:justify-single-word="false" style:writing-mode="page"/>
      <style:text-properties fo:font-size="11pt" fo:font-weight="normal" officeooo:rsid="00001f18" officeooo:paragraph-rsid="00001f18" style:font-size-asian="11pt" style:font-weight-asian="normal" style:font-size-complex="11pt" style:font-weight-complex="normal"/>
    </style:style>
    <style:style style:name="P7" style:family="paragraph" style:parent-style-name="Standard">
      <style:paragraph-properties fo:line-height="150%" fo:text-align="start" style:justify-single-word="false" style:writing-mode="page"/>
      <style:text-properties fo:font-size="11pt" fo:font-weight="normal" officeooo:rsid="00020e0f" officeooo:paragraph-rsid="0002ea3d" style:font-size-asian="11pt" style:font-weight-asian="normal" style:font-size-complex="11pt" style:font-weight-complex="normal"/>
    </style:style>
    <style:style style:name="P8" style:family="paragraph" style:parent-style-name="Standard">
      <style:paragraph-properties fo:line-height="150%" fo:text-align="start" style:justify-single-word="false" style:writing-mode="page"/>
      <style:text-properties fo:font-size="11pt" fo:font-weight="normal" officeooo:rsid="00020e0f" officeooo:paragraph-rsid="00020e0f" style:font-size-asian="11pt" style:font-weight-asian="normal" style:font-size-complex="11pt" style:font-weight-complex="normal"/>
    </style:style>
    <style:style style:name="P9" style:family="paragraph" style:parent-style-name="Standard">
      <style:paragraph-properties fo:line-height="150%" fo:text-align="justify" style:justify-single-word="false" style:writing-mode="page"/>
      <style:text-properties fo:font-size="11pt" fo:font-weight="normal" officeooo:rsid="00020e0f" officeooo:paragraph-rsid="00020e0f" style:font-size-asian="11pt" style:font-weight-asian="normal" style:font-size-complex="11pt" style:font-weight-complex="normal"/>
    </style:style>
    <style:style style:name="P10" style:family="paragraph" style:parent-style-name="Standard">
      <style:paragraph-properties fo:line-height="150%" fo:text-align="justify" style:justify-single-word="false" style:writing-mode="page"/>
      <style:text-properties fo:font-size="11pt" fo:font-weight="normal" officeooo:rsid="00020e0f" officeooo:paragraph-rsid="0002ea3d" style:font-size-asian="11pt" style:font-weight-asian="normal" style:font-size-complex="11pt" style:font-weight-complex="normal"/>
    </style:style>
    <style:style style:name="P11" style:family="paragraph" style:parent-style-name="Standard">
      <style:paragraph-properties fo:line-height="150%" fo:text-align="start" style:justify-single-word="false" style:writing-mode="page"/>
      <style:text-properties fo:font-size="11pt" fo:font-weight="normal" officeooo:rsid="0002ea3d" officeooo:paragraph-rsid="0002ea3d" style:font-size-asian="11pt" style:font-weight-asian="normal" style:font-size-complex="11pt" style:font-weight-complex="normal"/>
    </style:style>
    <style:style style:name="P12" style:family="paragraph" style:parent-style-name="Standard">
      <style:paragraph-properties fo:line-height="150%" fo:text-align="justify" style:justify-single-word="false" style:writing-mode="page"/>
      <style:text-properties fo:font-size="11pt" fo:font-weight="normal" officeooo:rsid="00033561" officeooo:paragraph-rsid="000348e8" style:font-size-asian="11pt" style:font-weight-asian="normal" style:font-size-complex="11pt" style:font-weight-complex="normal"/>
    </style:style>
    <style:style style:name="P13" style:family="paragraph" style:parent-style-name="Standard">
      <style:paragraph-properties fo:line-height="150%" fo:text-align="center" style:justify-single-word="false" style:writing-mode="page"/>
      <style:text-properties fo:font-size="11pt" fo:font-weight="bold" officeooo:rsid="00020e0f" officeooo:paragraph-rsid="00020e0f" style:font-size-asian="11pt" style:font-weight-asian="bold" style:font-size-complex="11pt" style:font-weight-complex="bold"/>
    </style:style>
    <style:style style:name="P14" style:family="paragraph" style:parent-style-name="Standard">
      <style:paragraph-properties fo:line-height="150%" fo:text-align="justify" style:justify-single-word="false" style:writing-mode="page"/>
      <style:text-properties fo:font-size="11pt" style:text-underline-style="solid" style:text-underline-width="auto" style:text-underline-color="font-color" fo:font-weight="bold" officeooo:rsid="00033561" officeooo:paragraph-rsid="000348e8" style:font-size-asian="11pt" style:font-weight-asian="bold" style:font-size-complex="11pt" style:font-weight-complex="bold"/>
    </style:style>
    <style:style style:name="P15" style:family="paragraph" style:parent-style-name="Standard" style:list-style-name="L1">
      <style:paragraph-properties fo:text-align="justify" style:justify-single-word="false"/>
      <style:text-properties fo:font-size="11pt" fo:font-weight="normal" officeooo:rsid="00001f18" officeooo:paragraph-rsid="00001f18" style:font-size-asian="11pt" style:font-weight-asian="normal" style:font-size-complex="11pt" style:font-weight-complex="normal"/>
    </style:style>
    <style:style style:name="T1" style:family="text">
      <style:text-properties fo:font-size="11pt" fo:font-weight="normal" style:font-size-asian="11pt" style:font-weight-asian="normal" style:font-size-complex="11pt" style:font-weight-complex="normal"/>
    </style:style>
    <style:style style:name="T2" style:family="text">
      <style:text-properties fo:font-size="11pt" fo:font-weight="normal" officeooo:rsid="00020e0f" style:font-size-asian="11pt" style:font-weight-asian="normal" style:font-size-complex="11pt" style:font-weight-complex="normal"/>
    </style:style>
    <style:style style:name="T3" style:family="text">
      <style:text-properties fo:font-size="11pt" fo:font-weight="normal" officeooo:rsid="0002ea3d" style:font-size-asian="11pt" style:font-weight-asian="normal" style:font-size-complex="11pt" style:font-weight-complex="normal"/>
    </style:style>
    <style:style style:name="T4" style:family="text">
      <style:text-properties officeooo:rsid="0002ea3d"/>
    </style:style>
    <style:style style:name="T5" style:family="text">
      <style:text-properties fo:font-weight="bold" style:font-weight-asian="bold" style:font-weight-complex="bold"/>
    </style:style>
    <style:style style:name="T6" style:family="text">
      <style:text-properties fo:font-weight="bold" officeooo:rsid="000348e8" style:font-weight-asian="bold" style:font-weight-complex="bold"/>
    </style:style>
    <style:style style:name="T7" style:family="text">
      <style:text-properties officeooo:rsid="000348e8"/>
    </style:style>
    <style:style style:name="T8" style:family="text">
      <style:text-properties officeooo:rsid="0004093a"/>
    </style:style>
    <style:style style:name="T9" style:family="text">
      <style:text-properties officeooo:rsid="000458da"/>
    </style:style>
    <text:list-style style:name="L1">
      <text:list-level-style-bullet text:level="1" text:style-name="Bullet_20_Symbols" text:bullet-char="•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bullet>
      <text:list-level-style-bullet text:level="2" text:style-name="Bullet_20_Symbols" text:bullet-char="◦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bullet>
      <text:list-level-style-bullet text:level="3" text:style-name="Bullet_20_Symbols" text:bullet-char="▪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bullet>
      <text:list-level-style-bullet text:level="4" text:style-name="Bullet_20_Symbols" text:bullet-char="•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bullet>
      <text:list-level-style-bullet text:level="5" text:style-name="Bullet_20_Symbols" text:bullet-char="◦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bullet>
      <text:list-level-style-bullet text:level="6" text:style-name="Bullet_20_Symbols" text:bullet-char="▪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bullet>
      <text:list-level-style-bullet text:level="7" text:style-name="Bullet_20_Symbols" text:bullet-char="•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bullet>
      <text:list-level-style-bullet text:level="8" text:style-name="Bullet_20_Symbols" text:bullet-char="◦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bullet>
      <text:list-level-style-bullet text:level="9" text:style-name="Bullet_20_Symbols" text:bullet-char="▪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bullet>
      <text:list-level-style-bullet text:level="10" text:style-name="Bullet_20_Symbols" text:bullet-char="•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KARTA ZAPISU DZIECKA NA POSIŁKI SZKOLNE (PŁATNE)</text:p>
      <text:p text:style-name="P1"/>
      <text:p text:style-name="P2"/>
      <text:p text:style-name="P3">….....................................................................</text:p>
      <text:p text:style-name="P3">(imię i nazwisko rodzica/ opiekuna prawnego)</text:p>
      <text:p text:style-name="P3"/>
      <text:p text:style-name="P3">….....................................................................</text:p>
      <text:p text:style-name="P3">(adres zamieszkania)</text:p>
      <text:p text:style-name="P3"/>
      <text:p text:style-name="P3">….....................................................................</text:p>
      <text:p text:style-name="P3">(nr telefonu do kontaktu)</text:p>
      <text:p text:style-name="P3"/>
      <text:p text:style-name="P3"/>
      <text:p text:style-name="P6">Zgłaszam moje dziecko …..................................................................... ucznia klasy …...............................</text:p>
      <text:p text:style-name="P6">na korzystanie z posiłków w stołówce szkolnej w roku szkolnym 202<text:span text:style-name="T9">4</text:span>/202<text:span text:style-name="T9">5</text:span> <text:s/>w postaci:</text:p>
      <text:list xml:id="list2749031365" text:style-name="L1">
        <text:list-item>
          <text:p text:style-name="P15">1 (jednego) pełnego obiadu w cenie <text:span text:style-name="T7">6</text:span>,00 zł.</text:p>
        </text:list-item>
      </text:list>
      <text:p text:style-name="P4"/>
      <text:p text:style-name="P5"><text:span text:style-name="T1">Zobowiązuj</text:span><text:span text:style-name="T3">ę</text:span><text:span text:style-name="T1"> się do systematycznego opłacania kosztów wyżywienia w ściśle </text:span><text:span text:style-name="T2">wyznaczonych</text:span><text:span text:style-name="T1"> terminach, <text:s text:c="12"/></text:span><text:span text:style-name="T3">o </text:span><text:span text:style-name="T2">których informacja będzie wywieszana na tablicy ogłoszeń Szkoły.</text:span></text:p>
      <text:p text:style-name="P9">Nieuiszczenie opłaty w danym terminie automatycznie <text:span text:style-name="T7">powoduje wykreślenie</text:span> ucznia <text:s/>z listy żywieniowej. </text:p>
      <text:p text:style-name="P12">W przypadku nieobecności dziecka w szkole prosimy o zgłaszanie telefonicznie do sekretariatu szkoły do godziny <text:span text:style-name="T5">8:00. <text:s/></text:span><text:span text:style-name="T6">TELEFON 87/615-13-82</text:span></text:p>
      <text:p text:style-name="P14">W przypadku nie zgłoszenia nieobecności dziecka do godz. 8:00 zostanie naliczona opłata.</text:p>
      <text:p text:style-name="P9"/>
      <text:p text:style-name="P8">…........................................ <text:s text:c="67"/>….................................................. <text:s text:c="6"/></text:p>
      <text:p text:style-name="P8"><text:s text:c="13"/>(data) <text:s text:c="87"/>(podpis rodzica/opiekuna prawnego)</text:p>
      <text:p text:style-name="P8"/>
      <text:p text:style-name="P8"/>
      <text:p text:style-name="P13">KLAUZULA <text:s/>ZGODY</text:p>
      <text:p text:style-name="P13">NA PRZETWARZANIE DANYCH OSOBOWYCH ZAWARTYCH </text:p>
      <text:p text:style-name="P13">W KARCIE ZAPISU NA OBIADY</text:p>
      <text:p text:style-name="P13"/>
      <text:p text:style-name="P9">Oświadczam, że zapoznałem (am) się <text:s/>z klauzulą informacyjną dotyczącą przetwarzania danych osobowych w Szkole Podstawowej nr im. Noblistów Polskich w Gołdapi dostępną w Sekretariacie oraz na oficjalnej stronie internetowej Szkoły (<text:a xlink:type="simple" xlink:href="http://www.sp5goldap.cal.pl/" text:style-name="Internet_20_link" text:visited-style-name="Visited_20_Internet_20_Link">www.sp5goldap.cal.pl</text:a>).</text:p>
      <text:p text:style-name="P10">Ponadto wyrażam zgodę na przetwarzanie moich danych osobowych i danych mojego dziecka zawartych <text:s text:c="9"/>w niniejszym formularzu, oraz przyjmuj<text:span text:style-name="T4">ę</text:span> do wiadomości , iż udzielona zgoda może być w dowolnym momencie cofnięta , bez wpływu na zgodność z prawem <text:span text:style-name="T4">przetwarzania, którego dokonano przed jej wycofaniem.</text:span></text:p>
      <text:p text:style-name="P10"/>
      <text:p text:style-name="P7"/>
      <text:p text:style-name="P11">…........................................ <text:s text:c="67"/>…......................................................... </text:p>
      <text:p text:style-name="P7"><text:s text:c="11"/><text:span text:style-name="T4">(data) <text:s text:c="91"/>(podpis rodzica/opiekuna prawnego )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OpenSymbol" svg:font-family="OpenSymbol" style:font-charset="x-symbol"/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creation-date>2020-08-06T12:56:02.312000000</meta:creation-date>
    <meta:print-date>2024-08-19T11:16:02.192000000</meta:print-date>
    <dc:date>2024-08-19T11:16:30.025000000</dc:date>
    <meta:editing-duration>PT17M21S</meta:editing-duration>
    <meta:editing-cycles>6</meta:editing-cycles>
    <meta:generator>LibreOffice/7.1.0.3$Windows_X86_64 LibreOffice_project/f6099ecf3d29644b5008cc8f48f42f4a40986e4c</meta:generator>
    <meta:document-statistic meta:table-count="0" meta:image-count="0" meta:object-count="0" meta:page-count="1" meta:paragraph-count="23" meta:word-count="212" meta:character-count="2377" meta:non-whitespace-character-count="1817"/>
  </office:meta>
</office:document-meta>
</file>